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вершение-обучения-по-работе-с-цифровой-исполнительной-документацией"/>Завершение обучения по работе с цифровой исполнительной документацией<text:bookmark-end text:name="завершение-обучения-по-работе-с-цифровой-исполнительной-документацией"/></text:h>
      <text:p text:style-name="First_20_paragraph">10.07.2024</text:p>
      <text:p text:style-name="Text_20_body">Изучение работы с ЦИД проходило по 15 объектам, среди которых общеобразовательные организации, пожарное депо, производственно-складские помещения и другие. Участники освоили пять модулей по управлению и цифровизации строительства: проектно-изыскательские работы, исполнительная техническая документация, строительный контроль, иерархическая структура работ и актирование.<text:line-break/><text:line-break/>Участники семинаров смогли протестировать прототип образовательной платформы «УчимПросто», которая сейчас создается «Мосстройинформ».<text:line-break/><text:line-break/>Образовательную платформу планируется запустить для широкой аудитории во втором полугодии 2024 года — она появится в открытом доступе на портале <text:a xlink:type="simple" xlink:href="https://stroimprosto-msk.ru/" office:name=""><text:span text:style-name="Definition">«СтроимПросто»</text:span></text:a>.</text:p>
      <text:p text:style-name="Text_20_body"><text:line-break/></text:p>
      <text:p text:style-name="Text_20_body">Адрес страницы: <text:a xlink:type="simple" xlink:href="http://msi.mos.ru/presscenter/news/detail/12471606.html" office:name=""><text:span text:style-name="Definition">http://msi.mos.ru/presscenter/news/detail/12471606.html</text:span></text:a></text:p>
      <text:p text:style-name="Text_20_body"><text:a xlink:type="simple" xlink:href="http://msi.mos.ru" office:name=""><text:span text:style-name="Definition">ГБУ города Москвы «Мосстройинформ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0T13:10:22Z</meta:creation-date>
    <dc:date>2024-07-10T13:10:22Z</dc:date>
  </office:meta>
</office:document-meta>
</file>