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выставка-объективно-о-москве-2024"/>Фотовыставка «ОБЪЕКТИВно о Москве 2024»<text:bookmark-end text:name="фотовыставка-объективно-о-москве-2024"/></text:h>
      <text:p text:style-name="First_20_paragraph">20.06.2024</text:p>
      <text:p text:style-name="Text_20_body">Москва — это не только место, но и настроение, передаваемое через цвет.</text:p>
      <text:p text:style-name="Text_20_body"><text:line-break/></text:p>
      <text:p text:style-name="Text_20_body">Для одних она красная, как Кремль, символ власти и истории; для других — зелёная, как парки, где можно укрыться от суеты и насладиться природой. Фотографы исследуют столицу через шесть цветов, предлагая вам посмотреть на знакомый город с новой стороны через объективы фотокамер.</text:p>
      <text:p text:style-name="Text_20_body"><text:line-break/></text:p>
      <text:p text:style-name="Text_20_body">Приглашаем вас на фотовыставку «ОБЪЕКТИВно о Москве», которая откроется 1 июля. В 19:00 начнется кураторская экскурсия по выставке, а в 19:30 состоится официальное открытие выставки.</text:p>
      <text:p text:style-name="Text_20_body"><text:line-break/></text:p>
      <text:p text:style-name="Text_20_body">Регистрация по <text:a xlink:type="simple" xlink:href="https://prost-rans-tvo.ru/events/fotovystavka-obektivno-o-moskve" office:name=""><text:span text:style-name="Definition">ссылке</text:span></text:a>. </text:p>
      <text:p text:style-name="Text_20_body"><text:line-break/></text:p>
      <text:p text:style-name="Text_20_body">В рамках фотовыставки для всех желающих пройдут лекции и мастер-классы. Первая лекция <text:a xlink:type="simple" xlink:href="https://prost-rans-tvo.ru/events/kino-glazami-fotografa" office:name=""><text:span text:style-name="Definition">«Кино глазами фотографа»</text:span></text:a> состоится 10 июля.</text:p>
      <text:p text:style-name="Text_20_body"><text:line-break/></text:p>
      <text:p text:style-name="Text_20_body">Адрес страницы: <text:a xlink:type="simple" xlink:href="http://msi.mos.ru/presscenter/news/detail/12435252.html" office:name=""><text:span text:style-name="Definition">http://msi.mos.ru/presscenter/news/detail/12435252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0T16:13:52Z</meta:creation-date>
    <dc:date>2024-06-20T16:13:52Z</dc:date>
  </office:meta>
</office:document-meta>
</file>