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стройинформ-и-национальный-исследовательский-университет-итмо-объявили-о-создании-совместной-лаборатории-искусственного-интеллекта"/>Мосстройинформ и Национальный исследовательский университет ИТМО объявили о создании совместной лаборатории искусственного интеллекта<text:bookmark-end text:name="мосстройинформ-и-национальный-исследовательский-университет-итмо-объявили-о-создании-совместной-лаборатории-искусственного-интеллекта"/></text:h>
      <text:p text:style-name="First_20_paragraph">24.05.2024</text:p>
      <text:p text:style-name="Text_20_body">Заместитель руководителя Департамента градостроительной политики города Москвы Андрей Курилов и ректор Университета ИТМО В.Н. Васильев подписали соглашение о сотрудничестве и открытии совместной научно-исследовательской лаборатории в области технологий искусственного интеллекта. Подписание состоялось 22 мая в рамках конференции «Цифровая индустрия промышленной России» в Нижнем Новгороде.</text:p>
      <text:p text:style-name="Text_20_body"><text:line-break/></text:p>
      <text:p text:style-name="Text_20_body">«Лаборатория войдет в состав Центра искусственного интеллекта, созданного на базе Мосстройинформ. Начало совместной работы запланировано на лето 2024 года. Сотрудничество будет осуществляться в рамках учебной, научной и инновационной деятельности с целью развития фундаментальных и прикладных научных исследований в соответствии с потребностью Градостроительного комплекса», — рассказал Андрей Курилов.</text:p>
      <text:p text:style-name="Text_20_body"><text:line-break/></text:p>
      <text:p text:style-name="Text_20_body">Подразделение сосредоточится на разработке интеллектуальных приложений и сервисов для оптимизации процессов градостроительного планирования и инвестиционно-строительной деятельности на уровне прототипов решений для последующего масштабирования и внедрения.</text:p>
      <text:p text:style-name="Text_20_body"><text:line-break/></text:p>
      <text:p text:style-name="Text_20_body">«Цель лаборатории — создать прикладные инструменты и продукты на базе искусственного интеллекта, которые помогут специалистам ускорить рабочие и технологические процессы. Искусственный интеллект в таком случае не становится заменой человека, а лишь забирает на себя пласт рутинных, сложных и длительных задач. Чем чаще мы сможем внедрять такие разработки в реальные сектора экономики, бизнеса и производства, тем лучше мы в целом сможем стимулировать развитие искусственного интеллекта в стране и расширить потенциальные области его применения», — отметил Владимир Васильев.</text:p>
      <text:p text:style-name="Text_20_body"><text:line-break/></text:p>
      <text:p text:style-name="Text_20_body">Ключевым направлением работы Центра является изучение и обработка потребностей участников градостроительного процесса, анализ тенденций, происходящих в отрасли, и вызовов, с которыми сталкиваются участники инвестиционно-строительного процесса.</text:p>
      <text:p text:style-name="Text_20_body"><text:line-break/></text:p>
      <text:p text:style-name="Text_20_body">В работе у Центра уже находятся четыре сервиса: формирование проектной квартирографии домов, строящихся по программе реновации; проверка оформления проектной и рабочей документации на соответствие требованиям; автоматическая актуализация информации о процедурах в сервисах «Калькулятор процедур» и «База знаний Единого контактного центра» на основе мониторинга изменений в законодательстве; а также голосовой помощник Единого контактного центра Градостроительного комплекса.</text:p>
      <text:p text:style-name="Text_20_body"><text:line-break/></text:p>
      <text:p text:style-name="Text_20_body">Создание лаборатории на базе Центра будет реализовано в рамках исполнения положений Национальной стратегии развития искусственного интеллекта на период до 2030 года, а также в соответствии с принципами и правилами Кодекса этики в сфере искусственного интеллекта (ИИ).</text:p>
      <text:p text:style-name="Text_20_body"><text:line-break/></text:p>
      <text:p text:style-name="Text_20_body">Адрес страницы: <text:a xlink:type="simple" xlink:href="http://msi.mos.ru/presscenter/news/detail/12386780.html" office:name=""><text:span text:style-name="Definition">http://msi.mos.ru/presscenter/news/detail/12386780.html</text:span></text:a></text:p>
      <text:p text:style-name="Text_20_body"><text:a xlink:type="simple" xlink:href="http://msi.mos.ru" office:name=""><text:span text:style-name="Definition">ГБУ города Москвы «Мосстройинформ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04T18:13:38Z</meta:creation-date>
    <dc:date>2024-06-04T18:13:38Z</dc:date>
  </office:meta>
</office:document-meta>
</file>