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реновация-в-миниатюре-проходит-в-мосстройинформ"/>Выставка «Реновация в миниатюре» проходит в Мосстройинформ<text:bookmark-end text:name="выставка-реновация-в-миниатюре-проходит-в-мосстройинформ"/></text:h>
      <text:p text:style-name="First_20_paragraph">23.04.2024</text:p>
      <text:p text:style-name="Text_20_body">Посетители выставки могут пройти путь участника Программы реновации, испытав на себе все этапы этого процесса.</text:p>
      <text:p text:style-name="Text_20_body"><text:line-break/></text:p>
      <text:p text:style-name="Text_20_body">Одним из ярких арт-объектов, воплощающих идею переезда, стал выставочный экспонат под названием «Переезд». Он напоминает о том, что перед заселением в новую квартиру неизбежно придется пережить этот волнующий момент. В зоне «Кухня» посетители могут вжиться в роль соседей, собравшихся на чаепитие в новой обновленной квартире, ощутить атмосферу дружеской встречи и почувствовать тепло и уют современного городского пространства. Особое внимание уделено пяти лучшим проектам по Программе реновации, реализованным в 2023 году. Посетители могут ознакомиться с деталями их реализации, узнать о достигнутых результатах и вдохновиться новыми идеями для обновления своего жилья.</text:p>
      <text:p text:style-name="Text_20_body"><text:line-break/></text:p>
      <text:p text:style-name="Text_20_body">Выставка «Реновация в миниатюре» призвана не только предложить увлекательный опыт, но и подчеркнуть важность Программы реновации для развития современной городской среды и повышения качества жизни горожан. Выставка продлится до 10 мая включительно.</text:p>
      <text:p text:style-name="Text_20_body"><text:line-break/></text:p>
      <text:p text:style-name="Text_20_body">Вход на выставку свободный, без предварительной регистрации. Выставка проходит по адресу: Мосстройинформ, 2-я Брестская, д.6, станция метро «Маяковская».</text:p>
      <text:p text:style-name="Text_20_body"><text:line-break/></text:p>
      <text:p text:style-name="Text_20_body">Адрес страницы: <text:a xlink:type="simple" xlink:href="http://msi.mos.ru/presscenter/news/detail/12336771.html" office:name=""><text:span text:style-name="Definition">http://msi.mos.ru/presscenter/news/detail/12336771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3T15:11:40Z</meta:creation-date>
    <dc:date>2024-04-23T15:11:40Z</dc:date>
  </office:meta>
</office:document-meta>
</file>