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базе-мосстройинформ-создается-первый-инновационный-центр-искусственного-интеллекта-в-строительстве"/>На базе Мосстройинформ создается первый инновационный Центр искусственного интеллекта в строительстве<text:bookmark-end text:name="на-базе-мосстройинформ-создается-первый-инновационный-центр-искусственного-интеллекта-в-строительстве"/></text:h>
      <text:p text:style-name="First_20_paragraph">10.04.2024</text:p>
      <text:p text:style-name="Text_20_body">Центр искусственного интеллекта (ИИ) создается в рамках реализации Национальной стратегии развития искусственного интеллекта на период до 2030 года в соответствии с принципами и правилами Кодекса этики в сфере ИИ.</text:p>
      <text:p text:style-name="Text_20_body">Сейчас в разработке у Центра искусственного интеллекта находится <text:span text:style-name="T1">два сервиса</text:span>:</text:p>
      <text:p text:style-name="Text_20_body">1. <text:span text:style-name="T2">Квартирография</text:span> – позволяет генерировать оптимальные варианты планировки в многоквартирных домах на основании заданных пользовательских параметров.</text:p>
      <text:p text:style-name="Text_20_body">2. <text:span text:style-name="T2">Нормоконтроль</text:span> – помогает проверять проектную и рабочую документацию на соответствие нормам по оформлению и выдает перечень несоответствий, так называемый входной контроль документации.</text:p>
      <text:p text:style-name="Text_20_body">Разработки в конечном счете призваны сократить время проверки документов, оптимизировать трудозатраты и увеличить темпы предпроектной подготовки и проектирования объектов капитального строительства.</text:p>
      <text:p text:style-name="Text_20_body">Взаимодействие партнеров с Центром ИИ возможно при разработке общих задач путем заключения соответствующего соглашения.</text:p>
      <text:p text:style-name="Text_20_body"><text:line-break/></text:p>
      <text:p text:style-name="Text_20_body">Адрес страницы: <text:a xlink:type="simple" xlink:href="http://msi.mos.ru/presscenter/news/detail/12305081.html" office:name=""><text:span text:style-name="Definition">http://msi.mos.ru/presscenter/news/detail/12305081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0T15:14:16Z</meta:creation-date>
    <dc:date>2024-04-10T15:14:16Z</dc:date>
  </office:meta>
</office:document-meta>
</file>