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команда-мосстройинформ-получила-специальный-приз-премии-лидеры-искусственного-интеллекта"/>Команда «Мосстройинформ» получила специальный приз премии «Лидеры искусственного интеллекта»<text:bookmark-end text:name="команда-мосстройинформ-получила-специальный-приз-премии-лидеры-искусственного-интеллекта"/></text:h>
      <text:p text:style-name="First_20_paragraph">24.11.2023</text:p>
      <text:p text:style-name="Text_20_body"><text:span text:style-name="T1">23 ноября в рамках международной конференции по искусственному интеллекту Сбера AI Journey наградили лауреатов первой Национальной премии «Лидеры ИИ». В категории «Премия регионам» ГБУ «Мосстройинформ» отметили специальным призом за создание и внедрение сервиса автоматического разбора и структурирования градостроительных планов земельных участков.</text:span></text:p>
      <text:p text:style-name="Text_20_body">Премия реализуется в поддержку национального проекта «Цифровая экономика», организована АНО «Цифровая экономика» и Ассоциацией «Альянс в сфере искусственного интеллекта» при поддержке Правительства РФ на основании поручения Президента России Владимира Путина и призвана отметить выдающиеся примеры внедрения искусственного интеллекта в коммерческих и государственных проектах, а также прорывные исследования в области ИИ. Награда вручается в трёх категориях: учёным, компаниям и регионам.</text:p>
      <text:p text:style-name="Text_20_body">Москва получила спецприз за сервис разбора и структурирования ГПЗУ для автоматизации анализа градостроительного потенциала. Это первый сервис с применением технологий искусственного интеллекта (ИИ), реализованный Департаментом градостроительной политики и ГБУ «Мосстройинформ» при поддержке. Разработка специалистов «Мосстройинформ» способствует увеличению скорости труда специалистов и позволяет оперативно выполнять задачи, поставленные перед Стройкомплексом мэром Москвы Сергеем Собяниным.</text:p>
      <text:p text:style-name="Text_20_body"><text:line-break/></text:p>
      <text:p text:style-name="P1"><text:span text:style-name="T2">«Учредить Премию за разработку прорывных решений и успешное внедрение технологий ИИ поручил Президент Владимир Путин на прошлом Форуме AIJ. В этом году на ее соискание было подано около 300 проектов. Уверен, с каждым годом их число будет расти. Отечественные ИИ-решения уже успешно применяют на практике. Около 70% наших компаний запустили бизнес-процессы по обеспечению их безопасного использования, а регионы в свою очередь создают благоприятные условия для внедрения технологий искусственного интеллекта. Совместными усилиями мы добьемся технологического лидерства страны, и в этом будет вклад каждого из номинантов Премии в сфере ИИ».</text:span> </text:p>
      <text:p text:style-name="First_20_paragraph"><text:line-break/></text:p>
      <text:p text:style-name="P2"> <text:span text:style-name="T2">—</text:span> Заместитель Председателя Правительства РФ <text:span text:style-name="T3">Дмитрий Чернышенко.</text:span></text:p>
      <text:p text:style-name="First_20_paragraph"><text:line-break/></text:p>
      <text:p text:style-name="Text_20_body">В церемонии вручения Премии приняли участие Заместитель Председателя Правительства РФ Дмитрий Чернышенко, министр цифрового развития, связи и массовых коммуникаций Российской Федерации Максут Шадаев, заместитель министра экономического развития РФ Максим Колесников, Начальник Управления Президента Российской Федерации по развитию информационно-коммуникационных технологий и инфраструктуры связи Татьяна Матвеева, Директор по развитию технологий искусственного интеллекта Яндекса Александр Крайнов, Генеральный директор АНО «Цифровая экономика» Сергей Плуготаренко.</text:p>
      <text:p text:style-name="Text_20_body"><text:line-break/></text:p>
      <text:p text:style-name="Text_20_body">Адрес страницы: <text:a xlink:type="simple" xlink:href="http://msi.mos.ru/presscenter/news/detail/12003617.html" office:name=""><text:span text:style-name="Definition">http://msi.mos.ru/presscenter/news/detail/12003617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7:57:10Z</meta:creation-date>
    <dc:date>2024-02-13T07:57:10Z</dc:date>
  </office:meta>
</office:document-meta>
</file>