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онкурс-городское-пространство-поступило-более-400-заявок"/>На конкурс «Городское пространство» поступило более 400 заявок<text:bookmark-end text:name="на-конкурс-городское-пространство-поступило-более-400-заявок"/></text:h>
      <text:p text:style-name="First_20_paragraph">16.11.2023</text:p>
      <text:p text:style-name="Text_20_body"><text:span text:style-name="T1">Как рассказал руководитель Департамента градостроительной политики Москвы Сергей Лёвкин, на VIII всероссийский конкурс «Городское пространство», организованный ГБУ «Мосстройинформ» при поддержке Департамента, в 2023 году поступило 447 заявок из 65 учебных заведений, представляющих 44 города России.</text:span></text:p>
      <text:p text:style-name="Text_20_body">Концептуальная идея конкурса заключается в популяризации достижений градостроительной политики Москвы и других городов России через демонстрацию результатов творческих проектных решений, новых идей и технологий в проектировании современных пространств в Москве и регионах.</text:p>
      <text:p text:style-name="Text_20_body">Как уточнил Сергей Лёвкин: «Мероприятие пользуется неизменным интересом у молодых архитекторов и дизайнеров, студентов профессиональных образовательных учреждений. За восемь лет проведения конкурса число работ неизменно растет».</text:p>
      <text:p text:style-name="Text_20_body">Конкурс «Городское пространство» проходит по 25 номинациям. Больше всего работ поступило по номинации «Архитектура общественных зданий. Отдых, торговля и развлечения».</text:p>
      <text:p text:style-name="Text_20_body">«Популяризация конкурса среди будущих градостроителей в условиях постоянного роста урбанизации будет способствовать формированию дружественной и безопасной городской среды, что является приоритетной задачей, поставленной мэром Москвы Сергеем Собяниным», – заключил Сергей Лёвкин.</text:p>
      <text:p text:style-name="Text_20_body"><text:line-break/></text:p>
      <text:p text:style-name="Text_20_body">Адрес страницы: <text:a xlink:type="simple" xlink:href="http://msi.mos.ru/presscenter/news/detail/11985301.html" office:name=""><text:span text:style-name="Definition">http://msi.mos.ru/presscenter/news/detail/11985301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7:57:32Z</meta:creation-date>
    <dc:date>2024-02-13T07:57:32Z</dc:date>
  </office:meta>
</office:document-meta>
</file>