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стройинформ-присоединился-к-кодексу-этики-в-сфере-искусственного-интеллекта"/>«Мосстройинформ» присоединился к Кодексу этики в сфере искусственного интеллекта<text:bookmark-end text:name="мосстройинформ-присоединился-к-кодексу-этики-в-сфере-искусственного-интеллекта"/></text:h>
      <text:p text:style-name="First_20_paragraph">15.11.2023</text:p>
      <text:p text:style-name="Text_20_body"><text:a xlink:type="simple" xlink:href="https://ethics.a-ai.ru/" office:name=""><text:span text:style-name="Definition"><text:span text:style-name="T1">Кодекс этики в сфере искусственного интеллекта (ИИ)</text:span></text:span></text:a><text:span text:style-name="T1"> содержит принципы и правила рекомендательного характера и распространяется только на гражданские разработки. Как рассказал руководитель Департамента градостроительной политики города Москвы Сергей Лёвкин, ГБУ «Мосстройинформ» присоединился к Кодексу этики в сфере ИИ, на сегодня число подписантов документа составляет 247 компаний.</text:span></text:p>
      <text:p text:style-name="Text_20_body">По словам Лёвкина, появление такого документа является следствием стремительного внедрения ИИ в повседневную жизнь и вовлечением все большего круга лиц в «цифровую» реальность. Как недавно в «Крокус Экспо» заявил Мэр Москвы С. Собянин, сегодня «умные» технологии интегрированы во многие сферы жизни города: здравоохранение, образование, управление, градостроительное планирование, безопасность жителей. «Москва находится на пороге следующего этапа развития технологий, которые будут глубже интегрированы в городскую среду», - отмечал Собянин.</text:p>
      <text:p text:style-name="Text_20_body">«Положения Кодекса, разработанные ведущими российскими IT- компаниям в тандеме с наученным сообществом, призваны минимизировать риски, связанные с искусственным интеллектом, и не допустить неэтичного использования ИИ и нарушения прав и интересов человека», - прокомментировал руководитель Департамента.</text:p>
      <text:p text:style-name="Text_20_body">«Развитие цифровых технологий, в том числе на базе искусственного интеллекта сегодня идет семимильными шагами во всем мире, Россия тоже – не исключение. При этом отдельные эксперты в мировом сообществе высказывают определенные опасения, которые может вызвать столь быстрое развитие ИИ. Мы очень рады, что в нашей стране появилась такая инициатива по созданию кодекса этики в сфере ИИ, тем более горды присоединиться к этой важной инициативе наряду с крупными игроками IT-рынка. Это позволит нам развивать современные технологии бережно и аккуратно», - подчеркнула директор ГБУ «Мосстройинформ» Юлия Куликова.</text:p>
      <text:p text:style-name="Text_20_body"><text:line-break/></text:p>
      <text:p text:style-name="Text_20_body">Адрес страницы: <text:a xlink:type="simple" xlink:href="http://msi.mos.ru/presscenter/news/detail/11980037.html" office:name=""><text:span text:style-name="Definition">http://msi.mos.ru/presscenter/news/detail/11980037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7:58:28Z</meta:creation-date>
    <dc:date>2024-02-13T07:58:28Z</dc:date>
  </office:meta>
</office:document-meta>
</file>