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фотовыставку-объективно-о-москве-поступило-более-16-тыс.-работ"/>На фотовыставку «Объективно о Москве» поступило более 1,6 тыс. работ<text:bookmark-end text:name="на-фотовыставку-объективно-о-москве-поступило-более-16-тыс.-работ"/></text:h>
      <text:p text:style-name="First_20_paragraph">10.11.2023</text:p>
      <text:p text:style-name="Text_20_body"><text:span text:style-name="T1">На фотовыставку «ОБЪЕКТИВно о Москве» пришло более 1,6 тыс. красочных работ из жизни мегаполиса от фотографов со всей России, сообщил руководитель Департамента градостроительной политики столицы Сергей Лёвкин.</text:span></text:p>
      <text:p text:style-name="Text_20_body">«Работы присылают фотографы из Москвы, Подмосковья, Санкт-Петербурга, Владимира, Нижневартовска, Уфы, Брянской и Челябинской областей. Заявки принимаются до 31 декабря. Выставка откроется во втором квартале 2024 года», – сказал Сергей Лёвкин.</text:p>
      <text:p text:style-name="Text_20_body">К участию приглашаются фотографы-любители и профессионалы вне зависимости от возраста и гражданства. Принимаются работы, сделанные после 1 января 2022 года на любое устройство: камера, смартфон или пленочный фотоаппарат.</text:p>
      <text:p text:style-name="Text_20_body">Лёвкин отметил, что впервые в этом году тема реновации вынесена в отдельный спецпроект. На присылаемых фото запечатлены разные ситуации из жизни переезжающих в новые дома, интерьеры новостроек и квартир, видовые ракурсы дворов и кварталов.</text:p>
      <text:p text:style-name="Text_20_body"><text:span text:style-name="T1">Узнать подробнее о мероприятии и познакомиться с условиями участия можно </text:span><text:a xlink:type="simple" xlink:href="https://stroimprosto-msk.ru/contests/fotokonkurs-obektivno-o-moskve/" office:name=""><text:span text:style-name="Definition"><text:span text:style-name="T1">на странице конкурса на портале СтроимПросто</text:span></text:span></text:a><text:span text:style-name="T1">.</text:span></text:p>
      <text:p text:style-name="Text_20_body"><text:line-break/></text:p>
      <text:p text:style-name="Text_20_body">Адрес страницы: <text:a xlink:type="simple" xlink:href="http://msi.mos.ru/presscenter/news/detail/11972315.html" office:name=""><text:span text:style-name="Definition">http://msi.mos.ru/presscenter/news/detail/11972315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8:08:23Z</meta:creation-date>
    <dc:date>2024-02-13T08:08:23Z</dc:date>
  </office:meta>
</office:document-meta>
</file>