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работ-получили-гран-при-конкурса-драйверы-развития-современного-города"/>Пять работ получили гран-при конкурса «Драйверы развития современного города»<text:bookmark-end text:name="пять-работ-получили-гран-при-конкурса-драйверы-развития-современного-города"/></text:h>
      <text:p text:style-name="First_20_paragraph">30.10.2023</text:p>
      <text:p text:style-name="Text_20_body"><text:span text:style-name="T1">В Москве состоялось награждение победителей VII Всероссийского конкурса «Драйверы развития современного города», сообщил руководитель Департамента градостроительной политики Москвы Сергей Лёвкин.</text:span></text:p>
      <text:p text:style-name="Text_20_body">«Участники представили 657 работ, из которых 211 стали победителями. Всего в конкурсе приняли участие 88 профильных вуза из 43 городов России и стран СНГ: Екатеринбурга, Владивостока, Новосибирска, Москвы, Комсомольска-на-Амуре, Севастополя, Благовещенска и других, 77 из них удостоены одной из наград конкурса», – сказал Сергей Лёвкин.</text:p>
      <text:p text:style-name="Text_20_body">Работы оценивались по группам с учетом подготовки: «Бакалавр», «Магистр» и «Специалитет» по направлениям: «Архитектура», «Дизайн», «Ландшафт».</text:p>
      <text:p text:style-name="Text_20_body">Широкая гамма номинаций позволила каждому конкурсанту наиболее полно заявить о себе. Лучшие работы впервые были отмечены специальными дипломами президента Союза архитекторов России, президента Ассоциации ландшафтных архитекторов России (АЛАРОС), руководства Совета главных архитекторов субъектов РФ и муниципальных образований им. А.В. Кузьмина.</text:p>
      <text:p text:style-name="Text_20_body">Наивысшей награды – гран-при конкурса – удостоено пять работ участников, представляющих Санкт-Петербургскую государственную художественно-промышленную академию им. А. Л. Штиглица, Московский архитектурный институт (МАРХИ), Московский архитектурно-строительный институт (МИТУ-МАСИ), Ярославский государственный технический университет и Белгородский государственный технологический университет им. В.Г. Шухова.</text:p>
      <text:p text:style-name="Text_20_body">Лёвкин отметил, что на суд жюри конкурсанты представили проекты школ, детских садов, общественных зданий.</text:p>
      <text:p text:style-name="Text_20_body">«Участие в таких конкурсах дает возможность молодежи продемонстрировать собственный взгляд на проектирование городских пространств и способствует формированию активной жизненной позиции», – подчеркнул он.</text:p>
      <text:p text:style-name="Text_20_body"><text:line-break/></text:p>
      <text:p text:style-name="Text_20_body">Адрес страницы: <text:a xlink:type="simple" xlink:href="http://msi.mos.ru/presscenter/news/detail/11945078.html" office:name=""><text:span text:style-name="Definition">http://msi.mos.ru/presscenter/news/detail/11945078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6T17:11:42Z</meta:creation-date>
    <dc:date>2023-11-16T17:11:42Z</dc:date>
  </office:meta>
</office:document-meta>
</file>