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-6-ноября-продолжается-прием-заявок-на-выставку-мир-глазами-зодчих-2023"/>До 6 ноября продолжается прием заявок на выставку «Мир глазами зодчих-2023»<text:bookmark-end text:name="до-6-ноября-продолжается-прием-заявок-на-выставку-мир-глазами-зодчих-2023"/></text:h>
      <text:p text:style-name="First_20_paragraph">31.10.2023</text:p>
      <text:p text:style-name="Text_20_body"><text:span text:style-name="T1">Выставка для архитекторов, проектировщиков, градостроителей и дизайнеров пройдет с 14 по 28 декабря 2023 года. Об этом сообщил руководитель Департамента градостроительной политики города Москвы Сергей Лёвкин.</text:span></text:p>
      <text:p text:style-name="Text_20_body">«Работы принимаются по таким направлениям, как «Живопись», «Графика», «Фотография» и «Прикладное искусство»», - уточнил Сергей Лёвкин.</text:p>
      <text:p text:style-name="Text_20_body">Глава Департамента напомнил, что работы по направлению «Живопись» могут быть выполнены на холсте, картоне, бумаге маслом, акварелью, темперой, пастелью, гуашью и других техниках. В направлении «Графика» к участию принимаются произведения, выполненные на бумаге карандашом, кистью или пером, углем, сангиной, соусом, тушью, сепией, акварелью, гуашью, пастелью и другими материалами.</text:p>
      <text:p text:style-name="Text_20_body">В случае с фотографиями работы могут быть цветными или черно–белыми. По направлению «Прикладное искусство» принимаются произведения из металла, керамики, текстиля, дерева, которые могут различаться по технике выполнения.</text:p>
      <text:p text:style-name="Text_20_body">Выставка «Мир глазами зодчих» - ежегодный выставочный проект, который дает возможность архитекторам, проектировщикам, градостроителям, дизайнерам Москвы представить на суд зрителей и своих коллег художественные произведения и творческие поиски.</text:p>
      <text:p text:style-name="Text_20_body">«Это яркое и творческое событие проходит в столице с 2002 года. За это время свои проекты представили более трех тысяч человек, а экспозицию посетили больше 40 тысяч жителей и гостей столицы», - отметил Лёвкин.</text:p>
      <text:p text:style-name="Text_20_body">Подать заявку можно до 6 ноября куратору выставки Людмиле Сергеевне Рудаковой по электронной почте: <text:a xlink:type="simple" xlink:href="mailto:RudakovaLS@str.mos.ru" office:name=""><text:span text:style-name="Definition">RudakovaLS@str.mos.ru</text:span></text:a>.</text:p>
      <text:p text:style-name="Text_20_body"><text:line-break/></text:p>
      <text:p text:style-name="Text_20_body">Адрес страницы: <text:a xlink:type="simple" xlink:href="http://msi.mos.ru/presscenter/news/detail/11945043.html" office:name=""><text:span text:style-name="Definition">http://msi.mos.ru/presscenter/news/detail/11945043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3T22:55:48Z</meta:creation-date>
    <dc:date>2023-11-23T22:55:48Z</dc:date>
  </office:meta>
</office:document-meta>
</file>