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ыше-34-тысячи-рисунков-со-всей-россии-и-из-других-стран-поступило-на-конкурс-арт-проект-моя-москва"/>Свыше 3,4 тысячи рисунков со всей России и из других стран поступило на конкурс «Арт-проект: Моя Москва»<text:bookmark-end text:name="свыше-34-тысячи-рисунков-со-всей-россии-и-из-других-стран-поступило-на-конкурс-арт-проект-моя-москва"/></text:h>
      <text:p text:style-name="First_20_paragraph">18.10.2023</text:p>
      <text:p text:style-name="Text_20_body"><text:span text:style-name="T1">«Арт-проект: Моя Москва» – совместный проект Департамента градостроительной политики города Москвы и ГБУ «Мосстройинформ» для детей и молодежи в возрасте от 5 до 22 лет. 15 октября завершился прием заявок по направлению «Рисунок». Как рассказал руководитель Департамента Сергей Лёвкин, в этом году работы на конкурс присылали со всей России, а также из Турции и Грузии — общее число заявок превысило 3,4 тысячи.</text:span></text:p>
      <text:p text:style-name="Text_20_body">По словам Лёвкина, в срок до 7 ноября экспертное жюри определит финалистов, а также выберет победителей и призеров конкурса. Помимо жюри за лучших авторов будут голосовать и сами горожане – для них с 24 октября по 7 ноября на портале «СтроимПросто» запустят открытое голосование. Торжественная церемония награждения лауреатов запланирована на начало декабря.</text:p>
      <text:p text:style-name="Text_20_body">Главное требование ко всем работам — на них должна быть изображена Москва. Рисунки принимались в трех номинациях: «Город будущего: развитие города и транспорта, создание уникальных зданий и объектов», «Я шагаю по Москве: прогулка по известным улицам и паркам столицы, дорога в школу, вид из окна» и «В ритме столицы: транспортная инфраструктура, благодаря которой мы передвигаемся по городу».</text:p>
      <text:p text:style-name="Text_20_body">Больше всего работ поступило в номинацию «Я шагаю по Москве» - более двух тысяч заявок, добавил Лёвкин.</text:p>
      <text:p text:style-name="Text_20_body">В «Арт-проекте: Моя Москва» продолжается прием заявок в направлениях «Макет» и «Проект» — он продлится до 31 октября. По направлению «Макет» предусмотрены форматы работ: традиционный макет и 3D-модель. По направлению «Проект» участники создают собственный проект комфортной среды. Это может быть все, что сделает город лучше: от сортировки мусора до благоустройства территорий.</text:p>
      <text:p text:style-name="Text_20_body"><text:line-break/></text:p>
      <text:p text:style-name="Text_20_body">Адрес страницы: <text:a xlink:type="simple" xlink:href="http://msi.mos.ru/presscenter/news/detail/11912493.html" office:name=""><text:span text:style-name="Definition">http://msi.mos.ru/presscenter/news/detail/11912493.html</text:span></text:a></text:p>
      <text:p text:style-name="Text_20_body"><text:a xlink:type="simple" xlink:href="http://msi.mos.ru" office:name=""><text:span text:style-name="Definition">ГБУ города Москвы «Мосстройинформ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6T05:33:36Z</meta:creation-date>
    <dc:date>2024-02-16T05:33:36Z</dc:date>
  </office:meta>
</office:document-meta>
</file>