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бу-мосстройинформ-открылась-фотовыставка-x-конкурса-городской-фотографии-планета-москва"/>В ГБУ «Мосстройинформ» открылась фотовыставка X конкурса городской фотографии «Планета Москва»<text:bookmark-end text:name="в-гбу-мосстройинформ-открылась-фотовыставка-x-конкурса-городской-фотографии-планета-москва"/></text:h>
      <text:p text:style-name="First_20_paragraph">12.10.2023</text:p>
      <text:p text:style-name="Text_20_body"><text:span text:style-name="T1">На площадке ГБУ «Мосстройинформ» проходит фотовыставка финалистов Х юбилейного конкурса городской фотографии «Планета Москва», сообщил руководитель Департамента градостроительной политики города Москвы Сергей Лёвкин.</text:span></text:p>
      <text:p text:style-name="Text_20_body">«Десятый – юбилейный конкурс собрал 292 участников со всей России, в нем участвовало более 1700 фоторабот, на каждой из которых запечатлена совершенно разная столица», - отметил Сергей Лёвкин.</text:p>
      <text:p text:style-name="Text_20_body">В этом году работы пришли из Санкт-Петербурга, Сочи, Мурманска, Норильска, из Новгородской, Московской, Ленинградской областей и Красноярского края, добавил руководитель Департамента.</text:p>
      <text:p text:style-name="Text_20_body">Победителей определяли по четырем номинациям: «Москва и москвичи. Комфортный город», «Городской пейзаж», «Архитектура Москвы. Связь времен», «Динамика мегаполиса», напомнил Сергей Лёвкин.</text:p>
      <text:p text:style-name="Text_20_body">Фотоработы представлены на площадке ГБУ «Мосстройинформ» по адресу ул. 2-я Брестская, д. 6. Выставка работает в будние дни с 10:00 до 18:00</text:p>
      <text:p text:style-name="Text_20_body"><text:line-break/></text:p>
      <text:p text:style-name="Text_20_body">Адрес страницы: <text:a xlink:type="simple" xlink:href="http://msi.mos.ru/presscenter/news/detail/11892627.html" office:name=""><text:span text:style-name="Definition">http://msi.mos.ru/presscenter/news/detail/11892627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09:18:11Z</meta:creation-date>
    <dc:date>2023-10-12T09:18:11Z</dc:date>
  </office:meta>
</office:document-meta>
</file>