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а-регистрация-на-первый-этап-хакатона-строимпросто"/>Открыта регистрация на первый этап хакатона СтроимПросто<text:bookmark-end text:name="открыта-регистрация-на-первый-этап-хакатона-строимпросто"/></text:h>
      <text:p text:style-name="First_20_paragraph">27.09.2023</text:p>
      <text:p text:style-name="Text_20_body"><text:span text:style-name="T1">Хакатон СтроимПросто - это чемпионат по BIM-моделированию, который пройдет в несколько этапов. Регистрация и формирование команд будут проходить до 15 ноября, далее состоится Q&amp;A – сессия для уточнения технического задания на разработку, следующим этапом станет подготовка трехмерной модели и ее оценка экспертами отрасли, завершающей стадией станет тестирование плагинов. Об этом рассказал исполняющий обязанности руководителя Департамента градостроительной политики города Москвы Сергей Лёвкин.</text:span></text:p>
      <text:p text:style-name="Text_20_body">По словам Лёвкина, участникам предстоит разработать BIM-модель многоквартирного жилого дома в одной из трех российских систем для проектирования: Model Studio CS, nanoCAD или Renga.</text:p>
      <text:p text:style-name="Text_20_body">Зарегистрироваться можно на <text:a xlink:type="simple" xlink:href="https://stroimprosto-msk.ru/events/hakaton-BIM/" office:name=""><text:span text:style-name="Definition"><text:span text:style-name="T1">портале СтроимПросто</text:span></text:span></text:a>, заполнив анкету.</text:p>
      <text:p text:style-name="Text_20_body">Оценивать модели будут представители компаниий «Самолет», образовательного проекта LEGkO BIM и Свободные Технологии Инжиниринг (СТИ).</text:p>
      <text:p text:style-name="Text_20_body">«Кроме того, - добавил Лёвкин, - в рамках хакатона эксперты отрасли проведут вебинары, на которых можно подтянуть навыки в BIM-моделировании и узнать больше о том, какие софт-навыки нужны современным BIM-проектировщикам».</text:p>
      <text:p text:style-name="Text_20_body">«Это не первый опыт проведения подобных соревнований среди IT-специалистов, программистов и разработчиков. В апреле 2023 года наш Департамент совместно с ГБУ «Мосстройинформ» и НИУ МГСУ провели строительный отраслевой хакатон для студентов профильных техникумов, колледжей и вузов в возрасте от 15 до 25 лет. Тогда перед участниками ставилась задача разработать приложение, которое упростило бы и автоматизировало процессы сравнения двух версий моделей здания, а также снизило вероятность ошибок при ручной проверке изменений. Результатом стали подробные консультации экспертов-постановщиков задачи, стажировка в ГБУ «Мосстройинформ» и памятные призы», - резюмировал Сергей Лёвкин.</text:p>
      <text:p text:style-name="Text_20_body"><text:line-break/></text:p>
      <text:p text:style-name="Text_20_body">Адрес страницы: <text:a xlink:type="simple" xlink:href="http://msi.mos.ru/presscenter/news/detail/11857781.html" office:name=""><text:span text:style-name="Definition">http://msi.mos.ru/presscenter/news/detail/11857781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7:56:46Z</meta:creation-date>
    <dc:date>2024-02-13T07:56:46Z</dc:date>
  </office:meta>
</office:document-meta>
</file>