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ки-на-объективно-о-москве-принимаются-до-31-декабря"/>Заявки на «ОБЪЕКТИВно о Москве» принимаются до 31 декабря<text:bookmark-end text:name="заявки-на-объективно-о-москве-принимаются-до-31-декабря"/></text:h>
      <text:p text:style-name="First_20_paragraph">18.09.2023</text:p>
      <text:p text:style-name="Text_20_body"><text:span text:style-name="T1">Прием заявок на участие в фотовыставке «ОБЪЕКТИВно о Москве» продлен до 31 декабря. К участию приглашаются фотографы-любители и профессионалы вне зависимости от возраста и гражданства. Принимаются работы, сделанные после 1 января 2022 года на любое фотоустройство: цифровую камеру, смартфон, пленочный фотоаппарат.</text:span></text:p>
      <text:p text:style-name="Text_20_body">«Для формирования фото-экспозиции, которая откроется в начале следующего года в ГБУ «Мосстройинформ», компетентное жюри выберет лучшие снимки. На сегодняшний день конкурсанты уже прислали более тысячи образов и необычных ракурсов из жизни мегаполиса», - рассказал руководитель Департамента градостроительной политики города Москвы Сергей Лёвкин</text:p>
      <text:p text:style-name="Text_20_body">Выставка «ОБЪЕКТИВно о Москве» помимо экспозиционной части будет включать насыщенную программу, включающую встречи с фотографами, авторские экскурсии, тематические лекции», - добавил Лёвкин.</text:p>
      <text:p text:style-name="Text_20_body">Концепция фотовыставки 2023 года: «У каждого города есть свой цвет». Каждая номинация представит город в определенном цвете: синем, зеленом, желтом, красном, белом и черном.</text:p>
      <text:p text:style-name="Text_20_body">Это могут быть фото, отражающие архитектуру, исторические места, природу мегаполиса, темп городской жизни, развитие транспортной системы города, события, сюжеты из повседневной жизни горожан – с преобладанием одного цвета, или с акцентом, сделанным на этот цвет.</text:p>
      <text:p text:style-name="Text_20_body">Узнать подробнее о фотовыставке «ОБЪЕКТИВно о Москве» и познакомиться с условиям участия в ней можно на <text:a xlink:type="simple" xlink:href="https://stroimprosto-msk.ru/contests/fotokonkurs-obektivno-o-moskve/" office:name=""><text:span text:style-name="Definition">нашем портале</text:span></text:a>.</text:p>
      <text:p text:style-name="Text_20_body"><text:line-break/></text:p>
      <text:p text:style-name="Text_20_body">Адрес страницы: <text:a xlink:type="simple" xlink:href="http://msi.mos.ru/presscenter/news/detail/11836226.html" office:name=""><text:span text:style-name="Definition">http://msi.mos.ru/presscenter/news/detail/11836226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09:46:07Z</meta:creation-date>
    <dc:date>2023-09-18T09:46:07Z</dc:date>
  </office:meta>
</office:document-meta>
</file>