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создать-высокополигональную-3d-модель.-инструкция-от-экспертов-мосстройинформ"/>Как создать высокополигональную 3D-модель. Инструкция от экспертов Мосстройинформ<text:bookmark-end text:name="как-создать-высокополигональную-3d-модель.-инструкция-от-экспертов-мосстройинформ"/></text:h>
      <text:p text:style-name="First_20_paragraph">06.09.2023</text:p>
      <text:p text:style-name="Text_20_body"><text:span text:style-name="T1">Департамент информационных технологий г. Москвы и Комитет по архитектуре и градостроительству г. Москвы утвердили новые </text:span><text:a xlink:type="simple" xlink:href="https://www.mos.ru/upload/content/files/Rasporyajenieobytverjdeniitrebovaniinasait.pdf" office:name=""><text:span text:style-name="Definition"><text:span text:style-name="T1">технические требования</text:span></text:span></text:a><text:span text:style-name="T1"> к трехмерным моделям, которые прикладываются к заявлению для оформления свидетельства архитектурно-градостроительного решения. Изменения вступят в силу уже с 1 января 2024 г. Специалисты ГБУ «Мосстройинформ» рассказали, о каких именно изменениях идет речь.</text:span></text:p>
      <text:p text:style-name="Text_20_body">Новые требования к 3D-моделям были опубликованы в распоряжении Департамента информационных технологий города Москвы и Комитета по архитектуре и градостроительству города Москвы от 19 апреля 2023 г. № 64-16-192/23/769 «Об утверждении технических требований к трехмерным моделям объектов, размещаемых в электронной форме в информационных системах города Москвы». Согласно документу, теперь застройщику для получения АГР необходимо подготовить высокополигональную 3D-модель, низкополигональную 3D-модель, меш коллизии и JSON-файл.</text:p>
      <text:p text:style-name="Text_20_body">Требования должны были вступить в силу 1 марта, однако по отзывам участников рынка, не все оказались к ним готовы. Поэтому в некоторые из них столичные ведомства внесли изменения. Действительно, процесс перехода на 3D-моделирование достаточно трудоемкий и требует высоких навыков в архитектуре, проектировании, IT, компьютерной графике, анимации. Нельзя исключать и дополнительные финансовые затраты, хотя в общем объеме проекта они и не являются ключевыми.</text:p>
      <text:p text:style-name="Text_20_body">В будущем разработанные 3D-модели станут частью цифрового двойника Москвы. И когда подготовка трехмерной цифровой модели станет привычной отработанной процедурой, создание цифрового двойника столицы ускорится в разы. Застройщикам это позволит своевременно получать нужную информацию, оперативно вносить изменения, оценивать влияние будущих проектов на окружение и не тратить на это много времени. В плюсах – сокращение сроков строительства, простота эксплуатации и удобство для аналитики развития районов и города в целом. Конечно, не стоит ждать моментального перехода в новую цифровую реальность, но Москва активно развивается в этом направлении.</text:p>
      <text:p text:style-name="Text_20_body">Напоминаем, что высокополигональные модели – это максимально точные копии объекта-оригинала. Создание таких моделей необходимо в случае сверхточного моделирования объекта или в том случае, если моделируемый объект планируется масштабировать (приближать и увеличивать).</text:p>
      <text:p text:style-name="Text_20_body">Низкополигональные модели, в отличие от высокополигональных, оптимизированы для быстрой загрузки и эффективности, при этом ключевые детали объекта сохраняются. Они имеют ограниченное количество полигонов (от 15 000 до 50 000) и используют единый текстурный атлас для экономии ресурсов. В то время как высокополигональные модели служат для создания максимально точных копий объектов, низкополигональные модели идеально подходят для ситуаций, где требуется баланс между детализацией и производительностью.</text:p>
      <text:p text:style-name="Text_20_body"><text:span text:style-name="T1">Подробный разбор ищите в </text:span><text:a xlink:type="simple" xlink:href="https://vc.ru/u/1264813-gbu-mosstroyinform/755398-sozdaem-trehmernye-modeli-po-novomu-tehnicheskaya-instrukciya" office:name=""><text:span text:style-name="Definition"><text:span text:style-name="T1">нашем блоге на VC</text:span></text:span></text:a><text:span text:style-name="T1">.</text:span></text:p>
      <text:p text:style-name="Text_20_body"><text:line-break/></text:p>
      <text:p text:style-name="Text_20_body">Адрес страницы: <text:a xlink:type="simple" xlink:href="http://msi.mos.ru/presscenter/news/detail/11812997.html" office:name=""><text:span text:style-name="Definition">http://msi.mos.ru/presscenter/news/detail/11812997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19:05:17Z</meta:creation-date>
    <dc:date>2023-10-03T19:05:17Z</dc:date>
  </office:meta>
</office:document-meta>
</file>