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зработана-инструкция-по-использованию-машиночитаемой-доверенности-для-застройщиков"/>Разработана инструкция по использованию машиночитаемой доверенности для застройщиков<text:bookmark-end text:name="разработана-инструкция-по-использованию-машиночитаемой-доверенности-для-застройщиков"/></text:h>
      <text:p text:style-name="First_20_paragraph">05.09.2023</text:p>
      <text:p text:style-name="Text_20_body">Появилась инструкция по использованию машиночитаемой доверенности для застройщиков, сообщил руководитель Департамента градостроительной политики города Москвы Сергей Лёвкин.</text:p>
      <text:p text:style-name="Text_20_body">«Главное преимущество машиночитаемой доверенности в том, что теперь не нужно предоставлять бумажную доверенность в налоговые органы, а индивидуальным предпринимателям - заверять бумажную доверенность у нотариуса», - уточнил Сергей Лёвкин.</text:p>
      <text:p text:style-name="Text_20_body">С первого сентября сотрудники юридических лиц, индивидуальных предпринимателей, государственных организаций при подписании электронных документов от имени организаций должны будут использовать электронную подпись физического лица и специально оформленную машиночитаемую доверенность, которая подписывается электронной подписью руководителя юридического лица.</text:p>
      <text:p text:style-name="Text_20_body">Для подготовки к полноценному внедрению этих изменений вводится переходный период. До первого сентября 2024 года документы, подписанные электронной подписью сотрудников с реквизитами юридического лица или индивидуального предпринимателя, будут по-прежнему иметь юридическую силу, добавил Лёвкин.</text:p>
      <text:p text:style-name="Text_20_body">«Нововведение упростит работу строительных компаний, которые участвуют в создании комфортной и безопасной для горожан окружающей среды, задачу по построению которой поставил Мэр Москвы Сергей Собянин», – отметил Сергей Лёвкин.</text:p>
      <text:p text:style-name="Text_20_body"><text:line-break/></text:p>
      <text:p text:style-name="Text_20_body"><text:a xlink:type="simple" xlink:href="https://stroimprosto-msk.ru/publications/mashinochitaemaya-doverennost-instrukciya-po-primeneniyu/" office:name=""><text:span text:style-name="Definition"><text:span text:style-name="T1">Инструкция на «СтроимПросто»</text:span></text:span></text:a></text:p>
      <text:p text:style-name="Text_20_body"><text:line-break/></text:p>
      <text:p text:style-name="Text_20_body">Адрес страницы: <text:a xlink:type="simple" xlink:href="http://msi.mos.ru/presscenter/news/detail/11812949.html" office:name=""><text:span text:style-name="Definition">http://msi.mos.ru/presscenter/news/detail/11812949.html</text:span></text:a></text:p>
      <text:p text:style-name="Text_20_body"><text:a xlink:type="simple" xlink:href="http://msi.mos.ru" office:name=""><text:span text:style-name="Definition">ГБУ города Москвы «Мосстройинформ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6T02:33:26Z</meta:creation-date>
    <dc:date>2023-10-06T02:33:26Z</dc:date>
  </office:meta>
</office:document-meta>
</file>