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мосстройинформ-представил-проект-цифровая-экосистема-на-конкурсе-лучшие-практики-наставничества-города-москвы-2023"/>Мосстройинформ представил проект «Цифровая экосистема» на конкурсе «Лучшие практики наставничества города Москвы — 2023»<text:bookmark-end text:name="мосстройинформ-представил-проект-цифровая-экосистема-на-конкурсе-лучшие-практики-наставничества-города-москвы-2023"/></text:h>
      <text:p text:style-name="First_20_paragraph">01.09.2023</text:p>
      <text:p text:style-name="Text_20_body"><text:span text:style-name="T1">25 августа в рамках Московского урбанистического форума прошло награждение участников конкурса «Лучшие практики наставничества».</text:span></text:p>
      <text:p text:style-name="Text_20_body">ГБУ «Мосстройинформ» представил на конкурс проект «Цифровая экосистема» — проект для эффективной внутренней коммуникации сотрудников компании — и занял 2 место на конкурсе в номинации «Лучшие практики наставничества по повышению производительности труда».</text:p>
      <text:p text:style-name="Text_20_body">Проект по переходу на цифровую экосистему состоял из двух этапов: перевести администрирование всех внутренних процессов на цифровую платформу Jira и Confluence, второй — создать корпоративный портал и телеграмм-бот, чтобы обеспечить всем сотрудникам открытый, простой, доступный и понятный доступ к служебной информации: структуре организации, необходимым сведениям о коллегах и интерактивной карте здания с размещением рабочих мест.</text:p>
      <text:p text:style-name="Text_20_body">Перед разработчиками стояла цель организовать цифровую трансформацию внутренних процессов, перед организацией — сформировать готовность коллектива к продуцированию изменений в отрасли.</text:p>
      <text:p text:style-name="Text_20_body">Задача проекта – сократить время адаптации новых сотрудников, увеличить вовлеченность персонала в интеграцию «цифры» в повседневные рутинные операции, а также оптимизировать временные и материальные ресурсы.</text:p>
      <text:p text:style-name="Text_20_body">Экосистемы Jira и Confluence позволяют эффективно вести внутреннюю коммуникацию по производственным вопросам: постановке и выполнению задач, обмену информацией и документами между сотрудников.</text:p>
      <text:p text:style-name="Text_20_body">Разработанный специалистами Мосстройинформ корпоративный портал не только оптимизировал согласование и перенос отпусков, оформление удаленной работы, заказ пропусков, запрос документов в отделе кадров и в бухгалтерии, но и стал основой цифрового наставничества.</text:p>
      <text:p text:style-name="Text_20_body">Инструменты экосистемы:</text:p>
      <text:list text:style-name="L1">
        <text:list-item>
          <text:p text:style-name="P1">Метод супервизии: после изучения вводной информации в учебном разделе внутреннего портала работники проходят тестирование и получают обратную связь;</text:p>
        </text:list-item>
        <text:list-item>
          <text:p text:style-name="P1">Тренинги по новым бизнес-процессам;</text:p>
        </text:list-item>
        <text:list-item>
          <text:p text:style-name="P1">Приемы демонстрации: при онбординге проводится обучение на рабочем месте всем цифровым инструментам.</text:p>
        </text:list-item>
      </text:list>
      <text:p text:style-name="First_20_paragraph">«Развитие системы наставничества в организациях крайне важно для раскрытия потенциала сотрудников, а также успешной социально-трудовой адаптации молодёжи. Благодаря накопленному опыту и полученным практическим навыкам, наставник передает уникальные знания новым сотрудникам, что, в свою очередь, эффективно отражается на производственном процессе, обеспечивая высокие показатели строительной отрасли», - отметил руководитель Департамента градостроительной политики города Москвы Сергей Лёвкин, добавив, что мероприятия по наставничеству в Стройкомплексе проводятся с 2019 года.</text:p>
      <text:p text:style-name="Text_20_body"><text:line-break/></text:p>
      <text:p text:style-name="Text_20_body">Адрес страницы: <text:a xlink:type="simple" xlink:href="http://msi.mos.ru/presscenter/news/detail/11807469.html" office:name=""><text:span text:style-name="Definition">http://msi.mos.ru/presscenter/news/detail/11807469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1T22:25:06Z</meta:creation-date>
    <dc:date>2023-09-01T22:25:06Z</dc:date>
  </office:meta>
</office:document-meta>
</file>