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выставка-о-картографии-москвы-стартовала-22-августа"/>Выставка о картографии Москвы стартовала 22 августа<text:bookmark-end text:name="выставка-о-картографии-москвы-стартовала-22-августа"/></text:h>
      <text:p text:style-name="First_20_paragraph">28.08.2023</text:p>
      <text:p text:style-name="Text_20_body">«Третье измерение» – это проект, посвященный истории развития картографии в России на примере Москвы. После приветственных слов и небольшой экскурсии в 18:45 для гостей провела лекцию аккредитованный экскурсовод, краевед, создатель авторских маршрутов, популяризатор промышленного и усадебного наследия Москвы и Подмосковья, участник видеорепортажей на исторические и краеведческие темы телеканалов «Москва – 24», «Культура», «Россия» Ирина Вишнякова.</text:p>
      <text:p text:style-name="Text_20_body">Выставка работает в будние дни с 9:00 до 19:00 до 26 сентября включительно на 2-й Брестской, д. 6 (станция метро «Маяковская»). Вход свободный. Для участия в открытии мероприятия требуется регистрация.</text:p>
      <text:p text:style-name="Text_20_body">Экспозиция поделена на семь зон, которые представляют три периода времени: XVI-XVII в., XVIII-XX в. (до 1917 г.), XX в. (c 1917 г.) - ХХI в. В каждом периоде применяются три вида восприятия информации, развивающих основную идею выставки:</text:p>
      <text:list text:style-name="L1">
        <text:list-item>
          <text:p text:style-name="P1">оригиналы карт как визуальные двухмерные объекты;</text:p>
        </text:list-item>
        <text:list-item>
          <text:p text:style-name="P1">интерактивные объекты как трехмерные варианты карт;</text:p>
        </text:list-item>
        <text:list-item>
          <text:p text:style-name="P1">послойные копии карт как промежуточные варианты между двухмерными и трехмерными картами.</text:p>
        </text:list-item>
      </text:list>
      <text:p text:style-name="First_20_paragraph">Переходя от одного периода к другому, посетители выставки будут постепенно погружаться из двухмерного в трехмерное пространство карт.</text:p>
      <text:p text:style-name="Text_20_body">«Внушительная коллекция оцифрованных карт представлена на двух этажах выставочного пространства Мосстройинформа. Посетить выставку будет интересно как студентам профильных вузов, историкам и краеведам для создания научных работ, так и москвичам, желающим узнать о разных этапах градостроительного развития столицы», – отметил руководитель Департамента градостроительной политики Москвы Сергей Лёвкин.</text:p>
      <text:p text:style-name="Text_20_body"><text:line-break/></text:p>
      <text:p text:style-name="Text_20_body">Адрес страницы: <text:a xlink:type="simple" xlink:href="http://msi.mos.ru/presscenter/news/detail/11797423.html" office:name=""><text:span text:style-name="Definition">http://msi.mos.ru/presscenter/news/detail/11797423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02:39:52Z</meta:creation-date>
    <dc:date>2023-10-06T02:39:52Z</dc:date>
  </office:meta>
</office:document-meta>
</file>